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Symbol" svg:font-family="Segoe UI Symbol" style:font-family-generic="swiss" style:font-pitch="variable" svg:panose-1="2 11 5 2 4 2 4 2 2 3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Segoe UI Symbol" style:font-name-complex="Segoe UI Symbol"/>
    </style:style>
  </office:automatic-styles>
  <office:body>
    <office:text text:use-soft-page-breaks="true">
      <text:p text:style-name="P1">Admissions and Fees Policy</text:p>
      <text:p text:style-name="Normal"/>
      <text:p text:style-name="Normal">Policy Statement</text:p>
      <text:p text:style-name="Normal"/>
      <text:p text:style-name="Normal">At Mana Childcare, we are committed to providing a welcoming, inclusive and transparent admissions process. We aim to ensure that all families understand our fees, funding arrangements and registration procedures before their child starts with us.</text:p>
      <text:p text:style-name="Normal"/>
      <text:p text:style-name="Normal">Our admissions process is fair, consistent and complies with the Early Years Foundation Stage (EYFS) Statutory Framework and the Equality Act 2010.</text:p>
      <text:p text:style-name="Normal"/>
      <text:p text:style-name="Normal">Admissions</text:p>
      <text:p text:style-name="Normal"/>
      <text:p text:style-name="Normal">Children are admitted subject to the availability of places and staffing ratios.</text:p>
      <text:p text:style-name="Normal">Parents wishing to register their child are encouraged to:</text:p>
      <text:p text:style-name="Normal"><text:tab/>•<text:tab/>Visit the setting.</text:p>
      <text:p text:style-name="Normal"><text:tab/>•<text:tab/>Meet our team.</text:p>
      <text:p text:style-name="Normal"><text:tab/>•<text:tab/>Discuss their child’s individual needs.</text:p>
      <text:p text:style-name="Normal"><text:tab/>•<text:tab/>Read our policies and procedures.</text:p>
      <text:p text:style-name="Normal"><text:tab/>•<text:tab/>Complete all required registration forms before the child’s start date.</text:p>
      <text:p text:style-name="Normal"/>
      <text:p text:style-name="Normal">Places are offered without discrimination, and every reasonable adjustment will be made to support children with additional needs.</text:p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Normal">Registration Fee</text:p>
      <text:p text:style-name="Normal"/>
      <text:p text:style-name="Normal">A registration fee of £100 is required to secure a child’s place.</text:p>
      <text:p text:style-name="Normal">This fee includes:</text:p>
      <text:p text:style-name="Normal"/>
      <text:p text:style-name="Normal"><text:tab/>•<text:tab/>One set of Mana Childcare uniform</text:p>
      <text:p text:style-name="Normal"><text:tab/>•<text:tab/>Settling-in sessions</text:p>
      <text:p text:style-name="Normal"><text:tab/>•<text:tab/>Access to our parent portal</text:p>
      <text:p text:style-name="Normal"><text:tab/>•<text:tab/>Administration and enrolment costs</text:p>
      <text:p text:style-name="Normal"/>
      <text:p text:style-name="Normal">A place is not confirmed until the registration fee has been received. It is non refundable as it pays for the items outlined above.</text:p>
      <text:p text:style-name="Normal"/>
      <text:p text:style-name="Normal"/>
      <text:p text:style-name="Normal">Opening Hours</text:p>
      <text:p text:style-name="Normal">Monday to Thursday</text:p>
      <text:p text:style-name="Normal"/>
      <text:p text:style-name="Normal"><text:tab/>•<text:tab/>7:15am – 5:15pm</text:p>
      <text:p text:style-name="Normal"/>
      <text:p text:style-name="Normal">Friday</text:p>
      <text:p text:style-name="Normal"/>
      <text:p text:style-name="Normal"><text:tab/>•<text:tab/>8:00am – 1:00pm</text:p>
      <text:p text:style-name="Normal"/>
      <text:p text:style-name="Normal">Mana Childcare operates for 48 weeks of the year.</text:p>
      <text:p text:style-name="Normal"/>
      <text:p text:style-name="Normal">We are closed for 4 weeks each year, with dates communicated well in advance to parents. The 4 weeks we are closed are at no cost to the families. We also close every bank holiday at no cost.</text:p>
      <text:p text:style-name="Normal"/>
      <text:soft-page-break/>
      <text:p text:style-name="Normal">If for any other reason we need to close, charges are non-refundable.<text:s/></text:p>
      <text:p text:style-name="Normal"/>
      <text:p text:style-name="Normal">Fees (due in advance)</text:p>
      <text:p text:style-name="Normal"/>
      <text:p text:style-name="Normal">Full Day (Monday–Thursday)</text:p>
      <text:p text:style-name="Normal"/>
      <text:p text:style-name="Normal">£65.00 per day</text:p>
      <text:p text:style-name="Normal"/>
      <text:p text:style-name="Normal">Includes:</text:p>
      <text:p text:style-name="Normal"/>
      <text:p text:style-name="Normal"><text:tab/>•<text:tab/>Breakfast</text:p>
      <text:p text:style-name="Normal"><text:tab/>•<text:tab/>Healthy snacks</text:p>
      <text:p text:style-name="Normal"><text:tab/>•<text:tab/>Nappies (where required)</text:p>
      <text:p text:style-name="Normal"/>
      <text:p text:style-name="Normal">Friday Session</text:p>
      <text:p text:style-name="Normal"/>
      <text:p text:style-name="Normal">£35.00</text:p>
      <text:p text:style-name="Normal"/>
      <text:p text:style-name="Normal">Includes:</text:p>
      <text:p text:style-name="Normal"/>
      <text:p text:style-name="Normal"><text:tab/>•<text:tab/>Breakfast</text:p>
      <text:p text:style-name="Normal"><text:tab/>•<text:tab/>Healthy snacks</text:p>
      <text:p text:style-name="Normal"><text:tab/>•<text:tab/>Nappies (where required)</text:p>
      <text:p text:style-name="Normal"/>
      <text:p text:style-name="Normal"/>
      <text:p text:style-name="Normal"/>
      <text:p text:style-name="Normal"/>
      <text:p text:style-name="Normal"/>
      <text:soft-page-break/>
      <text:p text:style-name="Normal">Funded Places</text:p>
      <text:p text:style-name="Normal"/>
      <text:p text:style-name="Normal">Mana Childcare accepts eligible government-funded childcare hours.</text:p>
      <text:p text:style-name="Normal"/>
      <text:p text:style-name="Normal">Funding can be used during 38 weeks each year. You can use 5 or 10 hours per day. Funding cannot be used in the school holidays, this rate is charged at our full private day rate.</text:p>
      <text:p text:style-name="Normal"/>
      <text:p text:style-name="Normal">Government funding covers childcare hours only and does not cover consumable items.</text:p>
      <text:p text:style-name="Normal"/>
      <text:p text:style-name="Normal">Therefore, families using funded hours can be charged a daily consumables fee of:</text:p>
      <text:p text:style-name="Normal"/>
      <text:p text:style-name="Normal"><text:tab/>•<text:tab/>£6.00 per full day (Monday–Thursday)</text:p>
      <text:p text:style-name="Normal"><text:tab/>•<text:tab/>£3.00 for Friday sessions</text:p>
      <text:p text:style-name="Normal"/>
      <text:p text:style-name="Normal">This contribution covers:</text:p>
      <text:p text:style-name="Normal"/>
      <text:p text:style-name="Normal"><text:tab/>•<text:tab/>Breakfast</text:p>
      <text:p text:style-name="Normal"><text:tab/>•<text:tab/>Healthy snacks</text:p>
      <text:p text:style-name="Normal"><text:tab/>•<text:tab/>Nappies (where required)</text:p>
      <text:p text:style-name="Normal"/>
      <text:p text:style-name="Normal">Parents will always receive clear information regarding any charges before accepting a funded place.</text:p>
      <text:p text:style-name="Normal"/>
      <text:p text:style-name="Normal"/>
      <text:p text:style-name="Normal"/>
      <text:p text:style-name="Normal"/>
      <text:p text:style-name="Normal"/>
      <text:soft-page-break/>
      <text:p text:style-name="Normal">Payment of Fees</text:p>
      <text:p text:style-name="Normal"/>
      <text:p text:style-name="Normal">Fees are payable monthly in advance.</text:p>
      <text:p text:style-name="Normal"/>
      <text:p text:style-name="Normal">Invoices will be issued monthly, and payment is expected by the due date stated on the invoice. Usually the last Friday of the month.</text:p>
      <text:p text:style-name="Normal"/>
      <text:p text:style-name="Normal">Payments can be made using the payment methods advised by the setting.</text:p>
      <text:p text:style-name="Normal"/>
      <text:p text:style-name="Normal">Late payments may result in reminders and further action in accordance with our agreement.<text:s/></text:p>
      <text:p text:style-name="Normal"/>
      <text:p text:style-name="Normal"/>
      <text:p text:style-name="Normal"/>
      <text:p text:style-name="Normal">Absence</text:p>
      <text:p text:style-name="Normal"/>
      <text:p text:style-name="Normal">Fees remain payable if a child is absent due to:</text:p>
      <text:p text:style-name="Normal"/>
      <text:p text:style-name="Normal"><text:tab/>•<text:tab/>Illness</text:p>
      <text:p text:style-name="Normal"><text:tab/>•<text:tab/>Holidays</text:p>
      <text:p text:style-name="Normal"><text:tab/>•<text:tab/>Family events</text:p>
      <text:p text:style-name="Normal"><text:tab/>•<text:tab/>Other personal reasons</text:p>
      <text:p text:style-name="Normal"/>
      <text:p text:style-name="Normal">This is because staffing, resources and the child’s place continue to be reserved.</text:p>
      <text:p text:style-name="Normal"/>
      <text:p text:style-name="Normal"/>
      <text:p text:style-name="Normal"/>
      <text:p text:style-name="Normal"/>
      <text:p text:style-name="Normal"/>
      <text:soft-page-break/>
      <text:p text:style-name="Normal">Changes to Sessions</text:p>
      <text:p text:style-name="Normal"/>
      <text:p text:style-name="Normal">Requests for additional sessions or permanent changes to attendance should be made in writing.</text:p>
      <text:p text:style-name="Normal"/>
      <text:p text:style-name="Normal">Changes are subject to availability and staffing ratios.</text:p>
      <text:p text:style-name="Normal"/>
      <text:p text:style-name="Normal"/>
      <text:p text:style-name="Normal">Notice Period</text:p>
      <text:p text:style-name="Normal"/>
      <text:p text:style-name="Normal">Families wishing to reduce sessions or leave Mana Childcare are required to provide four weeks’ written notice. Or a term in advance if funded.<text:s/></text:p>
      <text:p text:style-name="Normal"/>
      <text:p text:style-name="Normal">Fees remain payable throughout the notice period.</text:p>
      <text:p text:style-name="Normal"/>
      <text:p text:style-name="Normal"><text:span text:style-name="T2">We reserve the right to end contracts with immediate effect.</text:span></text:p>
      <text:p text:style-name="Normal"/>
      <text:p text:style-name="Normal">Waiting List</text:p>
      <text:p text:style-name="Normal"/>
      <text:p text:style-name="Normal">Where no immediate places are available, children may be placed on a waiting list.</text:p>
      <text:p text:style-name="Normal"/>
      <text:p text:style-name="Normal">Priority may be given to:</text:p>
      <text:p text:style-name="Normal"/>
      <text:p text:style-name="Normal"><text:tab/>•<text:tab/>Siblings of existing children</text:p>
      <text:p text:style-name="Normal"><text:tab/>•<text:tab/>Children increasing existing sessions</text:p>
      <text:p text:style-name="Normal"><text:tab/>•<text:tab/>Availability within required age groups</text:p>
      <text:p text:style-name="Normal"/>
      <text:p text:style-name="Normal"/>
      <text:soft-page-break/>
      <text:p text:style-name="Normal">Equal Opportunities</text:p>
      <text:p text:style-name="Normal"/>
      <text:p text:style-name="Normal">Mana Childcare welcomes families from all backgrounds.</text:p>
      <text:p text:style-name="Normal"/>
      <text:p text:style-name="Normal">Admissions decisions are never based on:</text:p>
      <text:p text:style-name="Normal"><text:tab/>•<text:tab/>Race</text:p>
      <text:p text:style-name="Normal"><text:tab/>•<text:tab/>Religion or belief</text:p>
      <text:p text:style-name="Normal"><text:tab/>•<text:tab/>Disability</text:p>
      <text:p text:style-name="Normal"><text:tab/>•<text:tab/>Gender</text:p>
      <text:p text:style-name="Normal"><text:tab/>•<text:tab/>Family circumstances</text:p>
      <text:p text:style-name="Normal"><text:tab/>•<text:tab/>Sexual orientation</text:p>
      <text:p text:style-name="Normal"/>
      <text:p text:style-name="Normal">We are committed to providing an inclusive environment for every child.</text:p>
      <text:p text:style-name="Normal"/>
      <text:p text:style-name="Normal">Confidentiality</text:p>
      <text:p text:style-name="Normal">All information provided during the admissions process is handled confidentially and stored in accordance with our Data Protection and Confidentiality Policy.</text:p>
      <text:p text:style-name="Normal"/>
      <text:p text:style-name="Normal">EYFS Requirements</text:p>
      <text:p text:style-name="Normal">This policy supports the EYFS Statutory Framework (2025) by ensuring:</text:p>
      <text:p text:style-name="Normal"/>
      <text:p text:style-name="Normal"><text:tab/>•<text:tab/>Transparent admissions procedures.</text:p>
      <text:p text:style-name="Normal"><text:tab/>•<text:tab/>Clear information about fees and funding.</text:p>
      <text:p text:style-name="Normal"><text:tab/>•<text:tab/>Inclusive access to early years education.</text:p>
      <text:p text:style-name="Normal"><text:tab/>•<text:tab/>Partnership with parents.</text:p>
      <text:p text:style-name="Normal"><text:tab/>•<text:tab/>Fair and consistent practice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ia machin</meta:initial-creator>
    <dc:creator>maria machin</dc:creator>
    <meta:creation-date>2026-07-01T14:09:00Z</meta:creation-date>
    <dc:date>2026-07-01T14:18:00Z</dc:date>
    <meta:template xlink:href="Normal" xlink:type="simple"/>
    <meta:editing-cycles>1</meta:editing-cycles>
    <meta:editing-duration>PT540S</meta:editing-duration>
    <meta:document-statistic meta:page-count="7" meta:paragraph-count="9" meta:word-count="692" meta:character-count="4633" meta:row-count="32" meta:non-whitespace-character-count="3950"/>
  </office:meta>
</office:document-meta>
</file>